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0000000600E2B1746AA7B7D626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n1" text:anchor-type="paragraph" svg:x="0.34cm" svg:y="0.132cm" svg:width="20.348cm" svg:height="29.452cm" draw:z-index="0"><draw:image xlink:href="Pictures/100000000000040000000600E2B1746AA7B7D626.jpg" xlink:type="simple" xlink:show="embed" xlink:actuate="onLoad" loext:mime-type="image/jpe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cm" fo:margin-bottom="0cm" fo:margin-left="0cm" fo:margin-right="0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9-15T11:36:33.690000000</meta:creation-date>
    <dc:date>2026-09-15T11:39:06.096000000</dc:date>
    <meta:editing-duration>PT2M32S</meta:editing-duration>
    <meta:editing-cycles>3</meta:editing-cycles>
    <meta:generator>LibreOffice/6.2.3.2$Windows_X86_64 LibreOffice_project/aecc05fe267cc68dde00352a451aa867b3b546ac</meta:generator>
    <meta:document-statistic meta:table-count="0" meta:image-count="1" meta:object-count="0" meta:page-count="1" meta:paragraph-count="0" meta:word-count="0" meta:character-count="0" meta:non-whitespace-character-count="0"/>
  </office:meta>
</office:document-meta>
</file>