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fo:font-size="14pt" style:font-size-asian="14pt" style:font-size-complex="14pt"/>
    </style:style>
    <style:style style:name="P2" style:family="paragraph" style:parent-style-name="Standard">
      <style:paragraph-properties fo:line-height="150%" fo:text-align="center" style:justify-single-word="false"/>
      <style:text-properties fo:font-size="14pt" style:text-underline-style="solid" style:text-underline-width="auto" style:text-underline-color="font-color" fo:font-weight="bold" officeooo:rsid="000d6d60" officeooo:paragraph-rsid="000d6d60" style:font-size-asian="14pt" style:font-weight-asian="bold" style:font-size-complex="14pt" style:font-weight-complex="bold"/>
    </style:style>
    <style:style style:name="P3" style:family="paragraph" style:parent-style-name="Standard">
      <style:paragraph-properties fo:line-height="150%" fo:text-align="justify" style:justify-single-word="false"/>
      <style:text-properties fo:font-size="14pt" officeooo:rsid="000d6d60" officeooo:paragraph-rsid="000d6d60" style:font-size-asian="14pt" style:font-size-complex="14pt"/>
    </style:style>
    <style:style style:name="P4" style:family="paragraph" style:parent-style-name="Standard">
      <style:text-properties officeooo:rsid="000d6d60" officeooo:paragraph-rsid="000d6d60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1"/>
      <text:p text:style-name="P1"/>
      <text:p text:style-name="P2">BANDO</text:p>
      <text:p text:style-name="P3"/>
      <text:p text:style-name="P3">El CEIP Amando Barbosa, comunica que el horario para las reuniones de tutorías del presente curso es el siguiente:</text:p>
      <text:p text:style-name="P3"/>
      <text:p text:style-name="P3"/>
      <text:p text:style-name="P3"><text:span text:style-name="T1">- Infantil 3, 4 y 5 años: </text:span>Viernes 4 de septiembre, 11 horas.</text:p>
      <text:p text:style-name="P3"><text:span text:style-name="T1">- 1º primaria:</text:span> Por determinar.</text:p>
      <text:p text:style-name="P3"><text:span text:style-name="T1">- 2º primaria: </text:span>viernes 4 de septiembre, 10 horas.</text:p>
      <text:p text:style-name="P3"><text:span text:style-name="T1">- 3º primaria: </text:span>viernes 4 de septiembre, 12 horas.</text:p>
      <text:p text:style-name="P3"><text:span text:style-name="T1">- 4º y 6º primaria</text:span>: viernes 4 de septiembre, 11 horas.</text:p>
      <text:p text:style-name="P3"><text:span text:style-name="T1">- 5º primaria:</text:span> miércoles 9 de septiembre, 11 horas.</text:p>
      <text:p text:style-name="P3"/>
      <text:p text:style-name="P3"/>
      <text:p text:style-name="P3"/>
      <text:p text:style-name="P3">Así mismo informamos que las clases darán comienzo el <text:span text:style-name="T2">día 10 de septiembre</text:span> de 9:00 a 14:00 horas.</text:p>
      <text:p text:style-name="P3"/>
      <text:p text:style-name="P3"/>
      <text:p text:style-name="P4">CEIP AMANDO BARBOSA</text:p>
      <text:p text:style-name="P4">CABEZUELA DEL VALLE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752cm" fo:margin-right="2.887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01T13:40:00.680327320</meta:creation-date>
    <dc:date>2026-09-01T13:46:50.856675179</dc:date>
    <meta:editing-duration>PT6M51S</meta:editing-duration>
    <meta:editing-cycles>1</meta:editing-cycles>
    <meta:document-statistic meta:table-count="0" meta:image-count="0" meta:object-count="0" meta:page-count="1" meta:paragraph-count="11" meta:word-count="100" meta:character-count="547" meta:non-whitespace-character-count="458"/>
    <meta:generator>LibreOffice/25.2.0.3$Linux_X86_64 LibreOffice_project/e1cf4a87eb02d755bce1a01209907ea5ddc8f069</meta:generator>
  </office:meta>
</office:document-meta>
</file>